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.AppleSystemUIFont" svg:font-family=".AppleSystemUIFont" style:font-family-generic="roman"/>
    <style:font-face style:name=".SFUI-Regular" svg:font-family=".SFUI-Regular" style:font-family-generic="roman"/>
    <style:font-face style:name=".SFUI-Semibold" svg:font-family=".SFUI-Semibold" style:font-family-generic="roman"/>
    <style:font-face style:name="Arial-BoldMT" svg:font-family="Arial-BoldMT" style:font-family-generic="roman"/>
  </office:font-face-decls>
  <office:automatic-styles>
    <style:style style:name="P1" style:parent-style-name="Normal" style:master-page-name="MP0" style:family="paragraph">
      <style:paragraph-properties fo:break-before="page" fo:margin-bottom="0in" fo:line-height="100%"/>
    </style:style>
    <style:style style:name="T2" style:parent-style-name="DefaultParagraphFont" style:family="text">
      <style:text-properties style:font-name="Arial-BoldMT" style:font-name-complex="Arial" fo:font-weight="bold" style:font-weight-asian="bold" style:font-weight-complex="bold" fo:color="#000000" style:letter-kerning="false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" style:parent-style-name="DefaultParagraphFont" style:family="text">
      <style:text-properties style:font-name="Arial-BoldMT" style:font-name-complex="Arial" fo:font-weight="bold" style:font-weight-asian="bold" style:font-weight-complex="bold" fo:color="#000000" style:letter-kerning="false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4" style:parent-style-name="DefaultParagraphFont" style:family="text">
      <style:text-properties style:font-name="Arial-BoldMT" style:font-name-complex="Arial" fo:font-weight="bold" style:font-weight-asian="bold" style:font-weight-complex="bold" fo:color="#000000" style:letter-kerning="false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5" style:parent-style-name="s2" style:family="text">
      <style:text-properties fo:font-weight="normal" style:font-weight-asian="normal" style:font-weight-complex="normal"/>
    </style:style>
    <style:style style:name="T6" style:parent-style-name="s2" style:family="text">
      <style:text-properties fo:font-weight="normal" style:font-weight-asian="normal" style:font-weight-complex="normal"/>
    </style:style>
    <style:style style:name="T7" style:parent-style-name="s2" style:family="text">
      <style:text-properties fo:font-weight="normal" style:font-weight-asian="normal" style:font-weight-complex="normal"/>
    </style:style>
    <style:style style:name="T8" style:parent-style-name="s2" style:family="text">
      <style:text-properties fo:font-weight="normal" style:font-weight-asian="normal" style:font-weight-complex="normal"/>
    </style:style>
    <style:style style:name="T9" style:parent-style-name="s2" style:family="text">
      <style:text-properties fo:font-weight="normal" style:font-weight-asian="normal" style:font-weight-complex="normal"/>
    </style:style>
    <style:style style:name="T10" style:parent-style-name="s2" style:family="text">
      <style:text-properties fo:font-weight="normal" style:font-weight-asian="normal" style:font-weight-complex="normal"/>
    </style:style>
    <style:style style:name="T11" style:parent-style-name="s2" style:family="text">
      <style:text-properties fo:font-weight="normal" style:font-weight-asian="normal" style:font-weight-complex="normal"/>
    </style:style>
    <style:style style:name="T12" style:parent-style-name="s2" style:family="text">
      <style:text-properties fo:font-weight="normal" style:font-weight-asian="normal" style:font-weight-complex="normal"/>
    </style:style>
    <style:style style:name="T13" style:parent-style-name="s2" style:family="text">
      <style:text-properties fo:font-weight="normal" style:font-weight-asian="normal" style:font-weight-complex="normal"/>
    </style:style>
    <style:style style:name="T14" style:parent-style-name="s2" style:family="text">
      <style:text-properties fo:font-weight="normal" style:font-weight-asian="normal" style:font-weight-complex="normal"/>
    </style:style>
    <style:style style:name="T15" style:parent-style-name="s2" style:family="text">
      <style:text-properties fo:font-weight="normal" style:font-weight-asian="normal" style:font-weight-complex="normal"/>
    </style:style>
    <style:style style:name="T16" style:parent-style-name="s2" style:family="text">
      <style:text-properties fo:font-weight="normal" style:font-weight-asian="normal" style:font-weight-complex="normal"/>
    </style:style>
    <style:style style:name="T17" style:parent-style-name="s2" style:family="text">
      <style:text-properties fo:font-weight="normal" style:font-weight-asian="normal" style:font-weight-complex="normal"/>
    </style:style>
  </office:automatic-styles>
  <office:body>
    <office:text text:use-soft-page-breaks="true">
      <text:p text:style-name="P1"><text:span text:style-name="T2">The following passage contains incorrect verbs that are used incorrectly</text:span><text:span text:style-name="T3"><text:s/>by using the following format: INCORRECT<text:s/></text:span><text:span text:style-name="T4">WORD- CORRECT WORD</text:span></text:p>
      <text:p text:style-name="p1"/>
      <text:p text:style-name="p1"><text:span text:style-name="s1">Yesterday, Kevin<text:s/></text:span><text:span text:style-name="T5">wake</text:span><text:span text:style-name="s1"><text:s/>up late because his alarm<text:s/></text:span><text:span text:style-name="T6">do</text:span><text:span text:style-name="s1"><text:s/>not go off. He<text:s/></text:span><text:span text:style-name="T7">run</text:span><text:span text:style-name="s1"><text:s/>to the kitchen and<text:s/></text:span><text:span text:style-name="T8">see</text:span><text:span text:style-name="s1"><text:s/>that his roommates<text:s/></text:span><text:span text:style-name="T9">has</text:span><text:span text:style-name="s1"><text:s/>eaten all the cereal. "I<text:s/></text:span><text:span text:style-name="T10">is</text:span><text:span text:style-name="s1"><text:s/>going to be late!" he<text:s/></text:span><text:span text:style-name="T11">shout</text:span><text:span text:style-name="s1">. He<text:s/></text:span><text:span text:style-name="T12">grab</text:span><text:span text:style-name="s1"><text:s/>his keys, but they<text:s/></text:span><text:span text:style-name="T13">was</text:span><text:span text:style-name="s1"><text:s/>hidden under a pile of mail. By the time he<text:s/></text:span><text:span text:style-name="T14">reach</text:span><text:span text:style-name="s1"><text:s/>the bus stop, the bus<text:s/></text:span><text:span text:style-name="T15">have</text:span><text:span text:style-name="s1"><text:s/>already left. Now, Kevin<text:s/></text:span><text:span text:style-name="T16">deciding</text:span><text:span text:style-name="s1"><text:s/>to just walk, even though it<text:s/></text:span><text:span text:style-name="T17">start</text:span><text:span text:style-name="s1"><text:s/>to rain.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pan text:style-name="s1">Answers—</text:span></text:p>
      <text:p text:style-name="p1"/>
      <text:p text:style-name="p3"><text:span text:style-name="s1">•<text:s/></text:span><text:span text:style-name="s2">Woke</text:span><text:span text:style-name="s1"><text:s/>(Past tense)</text:span></text:p>
      <text:p text:style-name="p4"><text:span text:style-name="s1">•<text:s/></text:span><text:span text:style-name="s2">Did</text:span><text:span text:style-name="s1"><text:s/>(Past tense)</text:span></text:p>
      <text:p text:style-name="p4"><text:span text:style-name="s1">•<text:s/></text:span><text:span text:style-name="s2">Ran / Saw</text:span><text:span text:style-name="s1"><text:s/>(Past tense consistency)</text:span></text:p>
      <text:p text:style-name="p4"><text:span text:style-name="s1">•<text:s/></text:span><text:span text:style-name="s2">Had</text:span><text:span text:style-name="s1"><text:s/>(Plural subject "roommates")</text:span></text:p>
      <text:p text:style-name="p4"><text:span text:style-name="s1">•<text:s/></text:span><text:span text:style-name="s2">Am</text:span><text:span text:style-name="s1"><text:s/>(First-person singular)</text:span></text:p>
      <text:p text:style-name="p4"><text:span text:style-name="s1">•<text:s/></text:span><text:span text:style-name="s2">Shouted / Grabbed</text:span><text:span text:style-name="s1"><text:s/>(Past tense)</text:span></text:p>
      <text:p text:style-name="p4"><text:span text:style-name="s1">•<text:s/></text:span><text:span text:style-name="s2">Were</text:span><text:span text:style-name="s1"><text:s/>(Plural subject "keys")</text:span></text:p>
      <text:p text:style-name="p4"><text:span text:style-name="s1">•<text:s/></text:span><text:span text:style-name="s2">Reached / Had</text:span><text:span text:style-name="s1"><text:s/>(Past tense)</text:span></text:p>
      <text:p text:style-name="p4"><text:span text:style-name="s1">•<text:s/></text:span><text:span text:style-name="s2">Decides</text:span><text:span text:style-name="s1"><text:s/>(Present tense) or<text:s/></text:span><text:span text:style-name="s2">Decided</text:span><text:span text:style-name="s1"><text:s/>(Past)</text:span></text:p>
      <text:p text:style-name="p4"><text:span text:style-name="s1">•<text:s/></text:span><text:span text:style-name="s2">Starts / Started</text:span><text:span text:style-name="s1"><text:s/>(Subject-verb agreement)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.AppleSystemUIFont" svg:font-family=".AppleSystemUIFont" style:font-family-generic="roman"/>
    <style:font-face style:name=".SFUI-Regular" svg:font-family=".SFUI-Regular" style:font-family-generic="roman"/>
    <style:font-face style:name=".SFUI-Semibold" svg:font-family=".SFUI-Semibold" style:font-family-generic="roman"/>
    <style:font-face style:name="Arial-BoldMT" svg:font-family="Arial-BoldMT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5in"/>
      <style:text-properties style:font-name="Calibri" style:font-name-asian="Yu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Yu Gothic Light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Yu Gothic Light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Yu Gothic Light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Yu Gothic Light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style:style style:name="p1" style:display-name="p1" style:family="paragraph" style:parent-style-name="Normal">
      <style:paragraph-properties fo:margin-top="0.052in" fo:margin-bottom="0in" fo:line-height="100%"/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2" style:display-name="p2" style:family="paragraph" style:parent-style-name="Normal">
      <style:paragraph-properties fo:margin-top="0.2916in" fo:margin-bottom="0in" fo:line-height="100%"/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3" style:display-name="p3" style:family="paragraph" style:parent-style-name="Normal">
      <style:paragraph-properties fo:margin-bottom="0in" fo:line-height="100%" fo:margin-left="0.2729in" fo:text-indent="-0.1687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4" style:display-name="p4" style:family="paragraph" style:parent-style-name="Normal">
      <style:paragraph-properties fo:margin-top="0.0937in" fo:margin-bottom="0in" fo:line-height="100%" fo:margin-left="0.2729in" fo:text-indent="-0.1687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s1" style:display-name="s1" style:family="text" style:parent-style-name="DefaultParagraphFont">
      <style:text-properties style:font-name=".SFUI-Regular" fo:font-weight="normal" style:font-weight-asian="normal" style:font-weight-complex="normal" fo:font-style="normal" style:font-style-asian="normal" style:font-style-complex="normal" fo:font-size="10.5pt" style:font-size-asian="10.5pt" style:font-size-complex="10.5pt"/>
    </style:style>
    <style:style style:name="s2" style:display-name="s2" style:family="text" style:parent-style-name="DefaultParagraphFont">
      <style:text-properties style:font-name=".SFUI-Semibold" fo:font-weight="bold" style:font-weight-asian="bold" style:font-weight-complex="bold" fo:font-style="normal" style:font-style-asian="normal" style:font-style-complex="normal" fo:font-size="10.5pt" style:font-size-asian="10.5pt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oushani Biswas</meta:initial-creator>
    <dc:creator>Koushani Biswas</dc:creator>
    <meta:creation-date>2026-02-24T08:07:00Z</meta:creation-date>
    <dc:date>2026-02-24T08:07:00Z</dc:date>
    <meta:template xlink:href="Normal.dotm" xlink:type="simple"/>
    <meta:editing-cycles>6</meta:editing-cycles>
    <meta:editing-duration>PT120S</meta:editing-duration>
    <meta:document-statistic meta:page-count="1" meta:paragraph-count="1" meta:word-count="124" meta:character-count="831" meta:row-count="5" meta:non-whitespace-character-count="708"/>
  </office:meta>
</office:document-meta>
</file>